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E1000000E14B367880648283D2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text-properties fo:font-size="10pt" fo:font-weight="bold" style:font-size-asian="10pt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fo:language="ca" fo:country="ES" fo:font-weight="bold" style:font-weight-asian="bold" style:font-weight-complex="bold"/>
    </style:style>
    <style:style style:name="P3" style:family="paragraph" style:parent-style-name="Text_20_body">
      <style:paragraph-properties fo:text-align="justify" style:justify-single-word="false"/>
      <style:text-properties fo:language="ca" fo:country="ES" style:language-complex="ar" style:country-complex="SA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fo:language="ca" fo:country="ES" fo:font-weight="bold" style:font-weight-asian="bold" style:font-weight-complex="bold"/>
    </style:style>
    <style:style style:name="P5" style:family="paragraph" style:parent-style-name="Standard">
      <style:paragraph-properties fo:text-align="justify" style:justify-single-word="false"/>
      <style:text-properties fo:color="#000000" loext:opacity="100%" fo:language="ca" fo:country="ES" fo:font-weight="bold" officeooo:rsid="0017e11d" officeooo:paragraph-rsid="0017e11d" style:font-weight-asian="bold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000000" loext:opacity="100%" fo:language="ca" fo:country="ES"/>
    </style:style>
    <style:style style:name="P7" style:family="paragraph" style:parent-style-name="Text_20_body">
      <style:paragraph-properties fo:text-align="justify" style:justify-single-word="false"/>
      <style:text-properties fo:color="#000000" loext:opacity="100%" fo:language="ca" fo:country="ES"/>
    </style:style>
    <style:style style:name="P8" style:family="paragraph" style:parent-style-name="Text_20_body">
      <style:paragraph-properties fo:text-align="justify" style:justify-single-word="false"/>
      <style:text-properties fo:color="#000000" loext:opacity="100%" fo:language="ca" fo:country="ES" officeooo:paragraph-rsid="00137da4"/>
    </style:style>
    <style:style style:name="P9" style:family="paragraph" style:parent-style-name="Text_20_body">
      <style:paragraph-properties fo:text-align="justify" style:justify-single-word="false"/>
      <style:text-properties fo:color="#000000" loext:opacity="100%" fo:language="ca" fo:country="ES" style:language-complex="ar" style:country-complex="SA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Times New Roman" fo:font-size="16pt" fo:language="ca" fo:country="ES" officeooo:rsid="00137da4" officeooo:paragraph-rsid="00137da4" style:font-size-asian="16pt" style:font-name-complex="Times New Roman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fo:language="ca" fo:country="ES" fo:font-weight="bold" officeooo:rsid="00137da4" officeooo:paragraph-rsid="00137da4" style:font-size-asian="12pt" style:font-weight-asian="bold" style:font-name-complex="Times New Roman" style:font-size-complex="12pt" style:font-weight-complex="bold"/>
    </style:style>
    <style:style style:name="P12" style:family="paragraph" style:parent-style-name="Standard">
      <style:paragraph-properties fo:text-align="justify" style:justify-single-word="false"/>
      <style:text-properties fo:color="#000000" loext:opacity="100%" officeooo:rsid="0023b57a" officeooo:paragraph-rsid="0023b57a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 fo:break-before="page"/>
    </style:style>
    <style:style style:name="P15" style:family="paragraph" style:parent-style-name="Texto_20_independiente_20_2">
      <style:paragraph-properties fo:text-align="justify" style:justify-single-word="false" fo:break-before="page"/>
    </style:style>
    <style:style style:name="P16" style:family="paragraph" style:parent-style-name="Text_20_body">
      <style:paragraph-properties fo:text-align="justify" style:justify-single-word="false"/>
    </style:style>
    <style:style style:name="P17" style:family="paragraph" style:parent-style-name="Standard">
      <style:paragraph-properties fo:text-align="justify" style:justify-single-word="false"/>
      <style:text-properties officeooo:paragraph-rsid="00137da4"/>
    </style:style>
    <style:style style:name="P18" style:family="paragraph" style:parent-style-name="Standard">
      <style:paragraph-properties fo:text-align="justify" style:justify-single-word="false"/>
      <style:text-properties officeooo:paragraph-rsid="001484bd"/>
    </style:style>
    <style:style style:name="P19" style:family="paragraph" style:parent-style-name="Standard">
      <style:paragraph-properties fo:text-align="justify" style:justify-single-word="false"/>
      <style:text-properties officeooo:paragraph-rsid="002383b2"/>
    </style:style>
    <style:style style:name="P20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21" style:family="paragraph" style:parent-style-name="Standard">
      <style:paragraph-properties fo:text-align="justify" style:justify-single-word="false" fo:break-before="page"/>
      <style:text-properties fo:font-weight="bold" style:font-weight-asian="bold" style:font-weight-complex="bold"/>
    </style:style>
    <style:style style:name="P22" style:family="paragraph" style:parent-style-name="Standard">
      <style:paragraph-properties fo:text-align="justify" style:justify-single-word="false"/>
      <style:text-properties fo:font-size="16pt" fo:font-weight="bold" style:font-size-asian="16pt" style:font-weight-asian="bold" style:font-weight-complex="bold"/>
    </style:style>
    <style:style style:name="P23" style:family="paragraph" style:parent-style-name="Standard">
      <style:paragraph-properties fo:text-align="justify" style:justify-single-word="false"/>
      <style:text-properties fo:font-size="16pt" fo:font-weight="bold" officeooo:rsid="001c7519" officeooo:paragraph-rsid="001c7519" style:font-size-asian="16pt" style:font-weight-asian="bold" style:font-size-complex="16pt" style:font-weight-complex="bold"/>
    </style:style>
    <style:style style:name="P24" style:family="paragraph" style:parent-style-name="Standard">
      <style:paragraph-properties fo:text-align="justify" style:justify-single-word="false"/>
      <style:text-properties fo:font-size="16pt" fo:font-weight="bold" style:font-size-asian="16pt" style:font-weight-asian="bold"/>
    </style:style>
    <style:style style:name="P25" style:family="paragraph" style:parent-style-name="Texto_20_independiente_20_2">
      <style:paragraph-properties fo:text-align="center" style:justify-single-word="false"/>
    </style:style>
    <style:style style:name="P26" style:family="paragraph" style:parent-style-name="Standard">
      <style:paragraph-properties fo:text-align="justify" style:justify-single-word="false"/>
      <style:text-properties fo:color="#c9211e" loext:opacity="100%"/>
    </style:style>
    <style:style style:name="P27" style:family="paragraph" style:parent-style-name="Text_20_body">
      <style:paragraph-properties fo:text-align="justify" style:justify-single-word="false"/>
      <style:text-properties fo:color="#c9211e" loext:opacity="100%"/>
    </style:style>
    <style:style style:name="P28" style:family="paragraph" style:parent-style-name="Texto_20_independiente_20_2">
      <style:text-properties fo:color="#c9211e" loext:opacity="100%"/>
    </style:style>
    <style:style style:name="P29" style:family="paragraph" style:parent-style-name="Standard">
      <style:paragraph-properties fo:text-align="justify" style:justify-single-word="false"/>
      <style:text-properties officeooo:rsid="001484bd" officeooo:paragraph-rsid="001484bd"/>
    </style:style>
    <style:style style:name="P30" style:family="paragraph" style:parent-style-name="Standard">
      <style:paragraph-properties fo:text-align="justify" style:justify-single-word="false"/>
      <style:text-properties officeooo:rsid="001484bd"/>
    </style:style>
    <style:style style:name="P31" style:family="paragraph" style:parent-style-name="Standard">
      <style:paragraph-properties fo:text-align="justify" style:justify-single-word="false"/>
      <style:text-properties style:use-window-font-color="true" loext:opacity="0%"/>
    </style:style>
    <style:style style:name="P32" style:family="paragraph" style:parent-style-name="Texto_20_independiente_20_2">
      <style:text-properties style:use-window-font-color="true" loext:opacity="0%"/>
    </style:style>
    <style:style style:name="P33" style:family="paragraph" style:parent-style-name="Standard">
      <style:paragraph-properties fo:text-align="justify" style:justify-single-word="false"/>
      <style:text-properties fo:font-size="12pt" fo:font-weight="bold" officeooo:rsid="0017fb49" officeooo:paragraph-rsid="0017fb49" style:font-size-asian="12pt" style:font-weight-asian="bold" style:font-size-complex="12pt" style:font-weight-complex="bold"/>
    </style:style>
    <style:style style:name="P34" style:family="paragraph" style:parent-style-name="Standard">
      <style:paragraph-properties fo:text-align="justify" style:justify-single-word="false"/>
      <style:text-properties fo:font-size="12pt" fo:font-weight="normal" officeooo:rsid="001c7519" officeooo:paragraph-rsid="001c7519" style:font-size-asian="12pt" style:font-weight-asian="normal" style:font-size-complex="12pt" style:font-weight-complex="normal"/>
    </style:style>
    <style:style style:name="P35" style:family="paragraph" style:parent-style-name="Heading_20_1">
      <style:paragraph-properties fo:text-align="justify" style:justify-single-word="false"/>
      <style:text-properties fo:language="ca" fo:country="ES"/>
    </style:style>
    <style:style style:name="P36" style:family="paragraph" style:parent-style-name="Heading_20_1">
      <style:paragraph-properties fo:text-align="justify" style:justify-single-word="false"/>
      <style:text-properties fo:language="ca" fo:country="ES" fo:font-weight="bold" style:font-weight-asian="bold" style:font-weight-complex="bold"/>
    </style:style>
    <style:style style:name="P37" style:family="paragraph" style:parent-style-name="Heading_20_2">
      <style:text-properties fo:color="#000000" loext:opacity="100%" style:font-name="Times New Roman" fo:font-size="16pt" fo:language="ca" fo:country="ES" style:font-size-asian="16pt" style:font-name-complex="Times New Roman"/>
    </style:style>
    <style:style style:name="P38" style:family="paragraph" style:parent-style-name="Heading_20_4">
      <style:paragraph-properties fo:text-align="justify" style:justify-single-word="false"/>
      <style:text-properties fo:color="#000000" loext:opacity="100%" fo:language="ca" fo:country="ES" fo:font-weight="bold" style:font-weight-asian="bold" style:font-weight-complex="bold"/>
    </style:style>
    <style:style style:name="P39" style:family="paragraph" style:parent-style-name="Heading_20_4">
      <style:paragraph-properties fo:text-align="justify" style:justify-single-word="false"/>
      <style:text-properties fo:color="#000000" loext:opacity="100%" fo:font-size="12pt" fo:language="ca" fo:country="ES" style:font-size-asian="12pt"/>
    </style:style>
    <style:style style:name="P40" style:family="paragraph" style:parent-style-name="Heading_20_6">
      <style:paragraph-properties fo:text-align="justify" style:justify-single-word="false"/>
      <style:text-properties fo:color="#339966" loext:opacity="100%" fo:language="ca" fo:country="ES"/>
    </style:style>
    <style:style style:name="P41" style:family="paragraph" style:parent-style-name="Heading_20_7">
      <style:paragraph-properties fo:text-align="justify" style:justify-single-word="false"/>
    </style:style>
    <style:style style:name="P42" style:family="paragraph" style:parent-style-name="Heading_20_8">
      <style:paragraph-properties fo:text-align="justify" style:justify-single-word="false"/>
      <style:text-properties fo:color="#000000" loext:opacity="100%"/>
    </style:style>
    <style:style style:name="P43" style:family="paragraph" style:parent-style-name="Standard">
      <style:paragraph-properties fo:text-align="justify" style:justify-single-word="false"/>
    </style:style>
    <style:style style:name="P44" style:family="paragraph" style:parent-style-name="Standard">
      <style:paragraph-properties fo:text-align="justify" style:justify-single-word="false"/>
      <style:text-properties officeooo:paragraph-rsid="0025f162"/>
    </style:style>
    <style:style style:name="P45" style:family="paragraph" style:parent-style-name="Standard">
      <style:paragraph-properties fo:text-align="justify" style:justify-single-word="false"/>
      <style:text-properties officeooo:rsid="00137da4" officeooo:paragraph-rsid="00137da4"/>
    </style:style>
    <style:style style:name="P46" style:family="paragraph" style:parent-style-name="Standard">
      <style:paragraph-properties fo:text-align="justify" style:justify-single-word="false"/>
      <style:text-properties officeooo:rsid="00137da4"/>
    </style:style>
    <style:style style:name="P47" style:family="paragraph" style:parent-style-name="Standard">
      <style:paragraph-properties fo:text-align="justify" style:justify-single-word="false"/>
      <style:text-properties officeooo:rsid="0025f162" officeooo:paragraph-rsid="0025f162"/>
    </style:style>
    <style:style style:name="P48" style:family="paragraph" style:parent-style-name="Standard">
      <style:paragraph-properties fo:text-align="justify" style:justify-single-word="false"/>
      <style:text-properties officeooo:rsid="001484bd" officeooo:paragraph-rsid="0025f162"/>
    </style:style>
    <style:style style:name="T1" style:family="text">
      <style:text-properties officeooo:rsid="002383b2"/>
    </style:style>
    <style:style style:name="T2" style:family="text">
      <style:text-properties officeooo:rsid="00100276"/>
    </style:style>
    <style:style style:name="T3" style:family="text">
      <style:text-properties officeooo:rsid="0010b918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17e11d" style:font-weight-asian="bold" style:font-weight-complex="bold"/>
    </style:style>
    <style:style style:name="T7" style:family="text">
      <style:text-properties fo:font-weight="bold" officeooo:rsid="002383b2" style:font-weight-asian="bold" style:font-weight-complex="bold"/>
    </style:style>
    <style:style style:name="T8" style:family="text">
      <style:text-properties fo:font-weight="bold" officeooo:rsid="002a422e" style:font-weight-asian="bold" style:font-weight-complex="bold"/>
    </style:style>
    <style:style style:name="T9" style:family="text">
      <style:text-properties fo:color="#ff0000" loext:opacity="100%"/>
    </style:style>
    <style:style style:name="T10" style:family="text">
      <style:text-properties fo:color="#000000" loext:opacity="100%"/>
    </style:style>
    <style:style style:name="T11" style:family="text">
      <style:text-properties fo:color="#000000" loext:opacity="100%" fo:language="ca" fo:country="ES"/>
    </style:style>
    <style:style style:name="T12" style:family="text">
      <style:text-properties fo:color="#000000" loext:opacity="100%" fo:language="ca" fo:country="ES" fo:font-weight="bold" style:font-weight-asian="bold"/>
    </style:style>
    <style:style style:name="T13" style:family="text">
      <style:text-properties fo:color="#000000" loext:opacity="100%" fo:language="ca" fo:country="ES" officeooo:rsid="00137da4"/>
    </style:style>
    <style:style style:name="T14" style:family="text">
      <style:text-properties fo:color="#000000" loext:opacity="100%" fo:language="ca" fo:country="ES" officeooo:rsid="0017e11d"/>
    </style:style>
    <style:style style:name="T15" style:family="text">
      <style:text-properties fo:color="#000000" loext:opacity="100%" fo:language="ca" fo:country="ES" officeooo:rsid="001c7519"/>
    </style:style>
    <style:style style:name="T16" style:family="text">
      <style:text-properties fo:color="#000000" loext:opacity="100%" fo:language="ca" fo:country="ES" officeooo:rsid="0024435b"/>
    </style:style>
    <style:style style:name="T17" style:family="text">
      <style:text-properties fo:color="#000000" loext:opacity="100%" officeooo:rsid="00161bc2"/>
    </style:style>
    <style:style style:name="T18" style:family="text">
      <style:text-properties fo:color="#000000" loext:opacity="100%" officeooo:rsid="0016e8cb"/>
    </style:style>
    <style:style style:name="T19" style:family="text">
      <style:text-properties fo:color="#000000" loext:opacity="100%" officeooo:rsid="0024435b"/>
    </style:style>
    <style:style style:name="T20" style:family="text">
      <style:text-properties fo:color="#000000" loext:opacity="100%" officeooo:rsid="0025f162"/>
    </style:style>
    <style:style style:name="T21" style:family="text">
      <style:text-properties officeooo:rsid="00137da4"/>
    </style:style>
    <style:style style:name="T22" style:family="text">
      <style:text-properties officeooo:rsid="001484bd"/>
    </style:style>
    <style:style style:name="T23" style:family="text">
      <style:text-properties officeooo:rsid="00161bc2"/>
    </style:style>
    <style:style style:name="T24" style:family="text">
      <style:text-properties style:use-window-font-color="true" loext:opacity="0%"/>
    </style:style>
    <style:style style:name="T25" style:family="text">
      <style:text-properties officeooo:rsid="0017e11d"/>
    </style:style>
    <style:style style:name="T26" style:family="text">
      <style:text-properties officeooo:rsid="001bc808"/>
    </style:style>
    <style:style style:name="T27" style:family="text">
      <style:text-properties officeooo:rsid="001dc16c"/>
    </style:style>
    <style:style style:name="T28" style:family="text">
      <style:text-properties officeooo:rsid="001dd634"/>
    </style:style>
    <style:style style:name="T29" style:family="text">
      <style:text-properties officeooo:rsid="001e2239"/>
    </style:style>
    <style:style style:name="T30" style:family="text">
      <style:text-properties officeooo:rsid="0023b57a"/>
    </style:style>
    <style:style style:name="T31" style:family="text">
      <style:text-properties officeooo:rsid="0024435b"/>
    </style:style>
    <style:style style:name="T32" style:family="text">
      <style:text-properties officeooo:rsid="0025f162"/>
    </style:style>
    <style:style style:name="T33" style:family="text">
      <style:text-properties fo:font-size="16pt" fo:font-weight="bold" style:font-size-asian="16pt" style:font-weight-asian="bold" style:font-weight-complex="bold"/>
    </style:style>
    <style:style style:name="T34" style:family="text">
      <style:text-properties officeooo:rsid="002a422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draw:frame draw:style-name="fr1" draw:name="logo" text:anchor-type="as-char" svg:width="5.953cm" svg:height="5.953cm" draw:z-index="0"><draw:image xlink:href="Pictures/10000000000000E1000000E14B367880648283D2.jpg" xlink:type="simple" xlink:show="embed" xlink:actuate="onLoad" draw:mime-type="image/jpeg"/></draw:frame></text:p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P32">Memòria del Sistema de Propostes d’Actuació o Millora i Suggeriments de l’Ajuntament de Sant Boi de Llobregat durant l’any 202<text:span text:style-name="T1">5</text:span></text:p>
      <text:p text:style-name="P28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P15">Propostes de Millora i Suggeriments. Sant Boi Respon </text:p>
      <text:p text:style-name="P20"/>
      <text:p text:style-name="P20"/>
      <text:h text:style-name="P41" text:outline-level="7">Memòria 202<text:span text:style-name="T1">5</text:span>. </text:h>
      <text:h text:style-name="P35" text:outline-level="1"/>
      <text:h text:style-name="P36" text:outline-level="1">Origen de les propostes </text:h>
      <text:p text:style-name="P2"/>
      <text:p text:style-name="P13"><text:span text:style-name="T2">7</text:span><text:span text:style-name="T1">752</text:span> Propostes d’actuació o millora i suggeriments <text:span text:style-name="T2">generades des de l‘e-MAP</text:span>, 1<text:span text:style-name="T1">16</text:span> <text:span text:style-name="T2">expedients generats des</text:span> d’alcaldia. <text:span text:style-name="T1">7868</text:span><text:span text:style-name="T2"> expedients en total.</text:span> <text:span text:style-name="T9"/></text:p>
      <text:p text:style-name="P13"><text:span text:style-name="T1">114</text:span> consultes (0,<text:span text:style-name="T3">7</text:span>% del total)</text:p>
      <text:p text:style-name="P13"><text:span text:style-name="T1">7</text:span> competència d’una altra administració</text:p>
      <text:p text:style-name="P13"><text:span text:style-name="T1">74</text:span> no procedeix valoració diagnòstic ja que es resolen per respostes tipus <text:span text:style-name="T9"/></text:p>
      <text:p text:style-name="P13">El 9<text:span text:style-name="T1">4</text:span><text:span text:style-name="T3">,</text:span><text:span text:style-name="T1">53</text:span>% van ser valorats. <text:span text:style-name="T3">7</text:span><text:span text:style-name="T1">438</text:span> expedients valorats, <text:span text:style-name="T1">més que l’any passat però amb menor percentatge. Cal tenir en compte que a la data d‘extracció hi havien </text:span><text:span text:style-name="T34">407</text:span><text:span text:style-name="T1"> expedients en curs, pendents de tancar. </text:span><text:span text:style-name="T25">Significa que </text:span><text:span text:style-name="T6">s’han tancat el 9</text:span><text:span text:style-name="T8">4</text:span><text:span text:style-name="T6">,</text:span><text:span text:style-name="T8">83</text:span><text:span text:style-name="T6">% dels expedients iniciats i resten per tancar a la data, el </text:span><text:span text:style-name="T8">5,17</text:span><text:span text:style-name="T6">%</text:span></text:p>
      <text:p text:style-name="P6"/>
      <text:p text:style-name="P13">El <text:span text:style-name="T1">83,46</text:span>% de les propostes tenen l'origen en la ciutadania (<text:span text:style-name="T2">6</text:span><text:span text:style-name="T1">567</text:span>). </text:p>
      <text:p text:style-name="P13">El 1<text:span text:style-name="T1">6,53</text:span>% de les propostes tenen l’origen <text:s/>en l’àmbit tècnic o per altres canals<text:span text:style-name="T9"> </text:span>(1<text:span text:style-name="T1">301</text:span>)</text:p>
      <text:p text:style-name="P26"/>
      <text:p text:style-name="P13"><text:span text:style-name="T24">El </text:span>7<text:span text:style-name="T1">1</text:span>,<text:span text:style-name="T1">44</text:span>% de les propostes de la ciutadania s'han rebut pel Web (<text:span text:style-name="T21">4</text:span><text:span text:style-name="T1">692</text:span>)</text:p>
      <text:p text:style-name="P13">L’1,<text:span text:style-name="T1">58</text:span>% han estat pel web i amb certificat (<text:span text:style-name="T1">104</text:span>)</text:p>
      <text:p text:style-name="P13">El <text:span text:style-name="T1">4,75</text:span>% han estat pel web amb idcat mòbil (<text:span text:style-name="T1">312</text:span>)<text:span text:style-name="T5"/></text:p>
      <text:p text:style-name="P13"><text:span text:style-name="T21">4,</text:span><text:span text:style-name="T1">38</text:span>% per l’e-MAP, <text:span text:style-name="T21">(2</text:span><text:span text:style-name="T1">88</text:span><text:span text:style-name="T21">)</text:span></text:p>
      <text:p text:style-name="P13"><text:span text:style-name="T21">0</text:span>,<text:span text:style-name="T1">75</text:span>% per la regidoria de barri, (<text:span text:style-name="T1">49</text:span>)</text:p>
      <text:p text:style-name="P13"><text:span text:style-name="T21">1,87</text:span>% de forma presencial (114)</text:p>
      <text:p text:style-name="P17"><text:span text:style-name="T1">0,75</text:span>% pels tècnics que recullen els suggeriments de la ciutadania <text:span text:style-name="T21">(</text:span><text:span text:style-name="T1">49</text:span><text:span text:style-name="T21">), el 2,</text:span><text:span text:style-name="T1">0</text:span><text:span text:style-name="T21">9% per l’equip polític (1</text:span><text:span text:style-name="T1">37</text:span><text:span text:style-name="T21">)</text:span> i el <text:span text:style-name="T21">1</text:span><text:span text:style-name="T1">4</text:span><text:span text:style-name="T21">,</text:span><text:span text:style-name="T1">28</text:span>% per altres canals <text:span text:style-name="T1">(937)</text:span>. <text:span text:style-name="T1">En aquest últim percentatge, és significatiu el volum de les propostes rebudes a través del telèfon net, un 9,59% del total. (630) </text:span></text:p>
      <text:p text:style-name="P13"/>
      <text:p text:style-name="P31"><text:span text:style-name="T10">El 8</text:span><text:span text:style-name="T19">4</text:span><text:span text:style-name="T17">,</text:span><text:span text:style-name="T19">55</text:span><text:span text:style-name="T10">% de</text:span> les propostes d’actuació o millora i suggeriments detectades per la ciutadania estan vinculades a algun districte. El <text:span text:style-name="T23">1</text:span><text:span text:style-name="T31">5</text:span>,<text:span text:style-name="T31">44</text:span>% no l’identifica o són comentaris sobre la totalitat del municipi.</text:p>
      <text:p text:style-name="P27"/>
      <text:p text:style-name="P3"><text:span text:style-name="T10">La distribució de les propostes és similar a la del 202</text:span><text:span text:style-name="T20">4</text:span><text:span text:style-name="T10"> i vinculada a cadasc</text:span><text:span text:style-name="T17">u</text:span><text:span text:style-name="T10">n dels </text:span><text:span text:style-name="T20">districtes</text:span><text:span text:style-name="T10"> en funció de la població. </text:span><text:span text:style-name="T20">Ara bé, a diferència de l’any anterior, el Centre passa en segon lloc i augmenten les propostes a 5 dels sis districtes. </text:span><text:span text:style-name="T10">Si comparem percentatges, augmenten lleugerament, </text:span><text:span text:style-name="T18">Camps Blancs, </text:span><text:span text:style-name="T17">Centre</text:span><text:span text:style-name="T18"> </text:span><text:span text:style-name="T17">i </text:span><text:span text:style-name="T10">Casablanca, </text:span><text:span text:style-name="T17">Augment</text:span><text:span text:style-name="T20">a</text:span><text:span text:style-name="T17"> força Marianao </text:span><text:span text:style-name="T20">i</text:span><text:span text:style-name="T17"> Molí Nou-Ciutat Cooperativa i </text:span><text:span text:style-name="T20">V</text:span><text:span text:style-name="T10">inyets-Molí Vell t</text:span><text:span text:style-name="T17">é</text:span><text:span text:style-name="T10"> una disminució en el percentatge d’expedient</text:span><text:span text:style-name="T20">s</text:span><text:span text:style-name="T10">.</text:span></text:p>
      <text:p text:style-name="P9"/>
      <text:p text:style-name="P14">Presentem els resultats en ordre que es corresponen en certa manera a la <text:span text:style-name="T4">dimensió de cada districte:</text:span></text:p>
      <text:p text:style-name="P13"/>
      <text:p text:style-name="P13">Districte 2. Marianao. Acumula el 2<text:span text:style-name="T30">8</text:span>.<text:span text:style-name="T30">35</text:span>% de les propostes (1<text:span text:style-name="T1">886</text:span>)</text:p>
      <text:p text:style-name="P19">Districte 3. Barri Centre. Concentra el 2<text:span text:style-name="T30">6</text:span>.<text:span text:style-name="T30">72</text:span>% (1<text:span text:style-name="T21">7</text:span><text:span text:style-name="T1">78</text:span>)</text:p>
      <text:p text:style-name="P19">Districte 4. Vinyets-Molí Vell. <text:span text:style-name="T21">22</text:span>.<text:span text:style-name="T30">17</text:span>% (1<text:span text:style-name="T1">475</text:span>)</text:p>
      <text:p text:style-name="P7">Districte 1. Molí Nou-Ciutat Cooperativa. <text:s/><text:span text:style-name="T30">10</text:span>,<text:span text:style-name="T30">30</text:span>% <text:s/>(<text:span text:style-name="T1">685</text:span>)</text:p>
      <text:p text:style-name="P13">Districte 6. Casablanca. <text:span text:style-name="T30">6,48</text:span>% (<text:span text:style-name="T1">435</text:span>)</text:p>
      <text:p text:style-name="P13">Districte 5. Camps Blancs. <text:span text:style-name="T30">5,98</text:span>% <text:s/>(<text:span text:style-name="T1">398</text:span>)</text:p>
      <text:p text:style-name="P13"/>
      <text:p text:style-name="P13">Tot el municipi o no s’identifica 1<text:span text:style-name="T23">4</text:span>,<text:span text:style-name="T23">58</text:span>% <text:s/>(<text:span text:style-name="T23">1</text:span><text:span text:style-name="T1">215</text:span>)</text:p>
      <text:h text:style-name="P42" text:outline-level="8"/>
      <text:p text:style-name="P12">Els percentatges estan referits a les propostes que tenen identificat el districte.</text:p>
      <text:h text:style-name="P38" text:outline-level="4"/>
      <text:h text:style-name="P38" text:outline-level="4">Tipologia de les propostes</text:h>
      <text:p text:style-name="P4"/>
      <text:p text:style-name="P5">Dins de cada categoria, els % es calculen sobre el nombre d’expedients de la categoria, no sobre el total d’expedients</text:p>
      <text:p text:style-name="P5"/>
      <text:p text:style-name="P16"><text:span text:style-name="T11">El </text:span><text:span text:style-name="T13">6</text:span><text:span text:style-name="T16">0</text:span><text:span text:style-name="T11">,</text:span><text:span text:style-name="T16">65</text:span><text:span text:style-name="T11">% dels expedients corresponen a </text:span><text:span text:style-name="T12">manteniment de la ciutat</text:span><text:span text:style-name="T11"> (</text:span><text:span text:style-name="T13">4</text:span><text:span text:style-name="T16">772</text:span><text:span text:style-name="T11">). </text:span><text:span text:style-name="T13">Entre aquests expedients d</text:span><text:span text:style-name="T11">estaquem </text:span><text:span text:style-name="T13">21</text:span><text:span text:style-name="T16">23</text:span><text:span text:style-name="T11"> a neteja viària (</text:span><text:span text:style-name="T13">4</text:span><text:span text:style-name="T16">4</text:span><text:span text:style-name="T13">,</text:span><text:span text:style-name="T16">49</text:span><text:span text:style-name="T13">%)</text:span><text:span text:style-name="T11">, </text:span><text:span text:style-name="T13">3</text:span><text:span text:style-name="T16">1</text:span><text:span text:style-name="T13">2 a tapes, pous </text:span><text:span text:style-name="T14">i xarxa de clav</text:span><text:span text:style-name="T15">e</text:span><text:span text:style-name="T14">gueram</text:span><text:span text:style-name="T11"> (</text:span><text:span text:style-name="T13">6,</text:span><text:span text:style-name="T16">54</text:span><text:span text:style-name="T11">%), </text:span><text:span text:style-name="T16">312</text:span><text:span text:style-name="T11"> a arbrat (</text:span><text:span text:style-name="T16">6,54</text:span><text:span text:style-name="T11">%)</text:span></text:p>
      <text:p text:style-name="P7"/>
      <text:p text:style-name="P16"><text:span text:style-name="T11">El 1</text:span><text:span text:style-name="T13">0</text:span><text:span text:style-name="T11">,</text:span><text:span text:style-name="T16">29</text:span><text:span text:style-name="T11">% estan relacionats amb </text:span><text:span text:style-name="T12">medi ambient</text:span><text:span text:style-name="T11"> (</text:span><text:span text:style-name="T16">810</text:span><text:span text:style-name="T11">). </text:span><text:span text:style-name="T13">Entre aquests expedients destaquem</text:span><text:span text:style-name="T11"> 2</text:span><text:span text:style-name="T16">8</text:span><text:span text:style-name="T13">4</text:span><text:span text:style-name="T11"> a </text:span><text:span text:style-name="T16">recollida d’escombraries</text:span><text:span text:style-name="T11"> </text:span><text:span text:style-name="T16">35</text:span><text:span text:style-name="T11">,</text:span><text:span text:style-name="T16">06</text:span><text:span text:style-name="T11">%</text:span></text:p>
      <text:p text:style-name="P6"/>
      <text:p text:style-name="P16"><text:span text:style-name="T11">El </text:span><text:span text:style-name="T13">9,</text:span><text:span text:style-name="T16">99</text:span><text:span text:style-name="T11">% corresponen a </text:span><text:span text:style-name="T12">mobilitat</text:span><text:span text:style-name="T11"> </text:span><text:span text:style-name="T13">(</text:span><text:span text:style-name="T16">786</text:span><text:span text:style-name="T11">). Destaquem 2</text:span><text:span text:style-name="T16">84</text:span><text:span text:style-name="T11"> a senyalització vertical (3</text:span><text:span text:style-name="T16">6</text:span><text:span text:style-name="T11">,</text:span><text:span text:style-name="T16">13</text:span><text:span text:style-name="T11">%) </text:span><text:span text:style-name="T16">i </text:span><text:span text:style-name="T13">269</text:span><text:span text:style-name="T11"> a Pilons (</text:span><text:span text:style-name="T16">28</text:span><text:span text:style-name="T13">,</text:span><text:span text:style-name="T16">37</text:span><text:span text:style-name="T11">%).</text:span><text:span text:style-name="T13"> </text:span></text:p>
      <text:h text:style-name="P40" text:outline-level="6"/>
      <text:h text:style-name="P37" text:outline-level="2">Propostes més freqüents</text:h>
      <text:p text:style-name="P11"><text:span text:style-name="T25">Els % de cada tipologia es calcula sobre el total d’expedients</text:span>:</text:p>
      <text:p text:style-name="P10"/>
      <text:p text:style-name="P13">Neteja viària <text:span text:style-name="T21">21</text:span><text:span text:style-name="T32">23</text:span>, <text:s/><text:span text:style-name="T32">28</text:span>,<text:span text:style-name="T32">37</text:span>%</text:p>
      <text:p text:style-name="P44"><text:span text:style-name="T32">Qualitat del servei 374, 5,00%</text:span><text:span text:style-name="T9"/></text:p>
      <text:p text:style-name="P44"><text:span text:style-name="T21">Arbrat </text:span><text:span text:style-name="T32">312</text:span><text:span text:style-name="T21">, </text:span><text:span text:style-name="T32">4</text:span><text:span text:style-name="T21">,1</text:span><text:span text:style-name="T32">7</text:span><text:span text:style-name="T21">%</text:span><text:span text:style-name="T9"/></text:p>
      <text:p text:style-name="P44"><text:span text:style-name="T21">Tapes pous</text:span> <text:span text:style-name="T26">i xarxa de clavegueram </text:span><text:span text:style-name="T32">312</text:span>, <text:span text:style-name="T32">4</text:span><text:span text:style-name="T21">,</text:span><text:span text:style-name="T32">1</text:span><text:span text:style-name="T21">7%</text:span><text:span text:style-name="T9"/></text:p>
      <text:p text:style-name="P47">Voreres 301, 4,02%<text:span text:style-name="T9"/></text:p>
      <text:p text:style-name="P47">Recollida d’escombraries, 284, 3.80%<text:span text:style-name="T9"/></text:p>
      <text:p text:style-name="P17">Senyalització vertical 2<text:span text:style-name="T32">84</text:span>, <text:span text:style-name="T21">3,</text:span><text:span text:style-name="T32">80</text:span>%</text:p>
      <text:p text:style-name="P45">Pilons 2<text:span text:style-name="T32">23</text:span> <text:span text:style-name="T32">2</text:span>,<text:span text:style-name="T32">98</text:span>%</text:p>
      <text:p text:style-name="P46"/>
      <text:p text:style-name="P13"/>
      <text:p text:style-name="P47">Podem destacar la tipologia qualitat del servei que correspon a diversos serveis i dóna mostra de la importància de les respostes (en qualitat i temps) i de la percepció ciutadana sobre el funcionament dels serveis.</text:p>
      <text:p text:style-name="P13"/>
      <text:p text:style-name="P13"/>
      <text:p text:style-name="P13"><text:soft-page-break/><text:span text:style-name="T33">Propostes més freqüents per barris:</text:span></text:p>
      <text:p text:style-name="P22"/>
      <text:p text:style-name="P33">Es presenta el total d’expedients per districte i dins de cada districte el nombre d’expedients de les tres tipologies més freqüents.</text:p>
      <text:p text:style-name="P33"/>
      <text:p text:style-name="P20">1. Molí Nou Cooperativa</text:p>
      <text:p text:style-name="P20"/>
      <text:p text:style-name="P20"><text:span text:style-name="T32">685</text:span> expedients</text:p>
      <text:p text:style-name="P20"/>
      <text:p text:style-name="P13">Neteja viària 1<text:span text:style-name="T32">86</text:span> </text:p>
      <text:p text:style-name="P29"><text:span text:style-name="T32">Senyalització vertical,</text:span> <text:span text:style-name="T32">31</text:span> </text:p>
      <text:p text:style-name="P18"><text:span text:style-name="T22">Sobre la utilització de l’espai públic</text:span> 2<text:span text:style-name="T32">8</text:span></text:p>
      <text:p text:style-name="P13"/>
      <text:p text:style-name="P20">2. Marianao </text:p>
      <text:p text:style-name="P20"/>
      <text:p text:style-name="P20">1<text:span text:style-name="T32">886</text:span> expedients</text:p>
      <text:p text:style-name="P20"/>
      <text:p text:style-name="P13">Neteja viària <text:span text:style-name="T32">527</text:span></text:p>
      <text:p text:style-name="P13">Arbrat <text:span text:style-name="T32">101</text:span> </text:p>
      <text:p text:style-name="P44"><text:span text:style-name="T32">Tapes, pous i xarxa de clavagueram 82</text:span></text:p>
      <text:p text:style-name="P44"/>
      <text:p text:style-name="P20">3. Centre</text:p>
      <text:p text:style-name="P20"/>
      <text:p text:style-name="P20">1<text:span text:style-name="T21">7</text:span><text:span text:style-name="T32">78</text:span> expedients</text:p>
      <text:p text:style-name="P20"/>
      <text:p text:style-name="P13">Neteja <text:span text:style-name="T25">viària </text:span><text:span text:style-name="T22">5</text:span><text:span text:style-name="T32">16</text:span></text:p>
      <text:p text:style-name="P13"><text:span text:style-name="T22">Tapes, pous i xarxa de clavegueram</text:span> <text:span text:style-name="T22">127</text:span></text:p>
      <text:p text:style-name="P47">Voreres 104</text:p>
      <text:p text:style-name="P13"/>
      <text:p text:style-name="P20">4. Vinyets-Molí Vell. </text:p>
      <text:p text:style-name="P20"/>
      <text:p text:style-name="P20">1<text:span text:style-name="T32">475</text:span> expedients</text:p>
      <text:p text:style-name="P20"/>
      <text:p text:style-name="P13">Neteja viària <text:span text:style-name="T32">609</text:span></text:p>
      <text:p text:style-name="P30">Recollida <text:span text:style-name="T32">escombraries</text:span> <text:span text:style-name="T32">8</text:span>6</text:p>
      <text:p text:style-name="P30">Tapes. Pous i xarxa de clavegueram <text:span text:style-name="T32">56</text:span></text:p>
      <text:p text:style-name="P13"/>
      <text:p text:style-name="P20">5. Camps Blancs.</text:p>
      <text:p text:style-name="P20"/>
      <text:p text:style-name="P20"><text:span text:style-name="T21">3</text:span><text:span text:style-name="T32">98</text:span> expedients</text:p>
      <text:p text:style-name="P20"/>
      <text:p text:style-name="P13">Neteja viària <text:span text:style-name="T32">103</text:span></text:p>
      <text:p text:style-name="P44"><text:span text:style-name="T32">Arbrat</text:span><text:span text:style-name="T22"> </text:span><text:span text:style-name="T32">31</text:span></text:p>
      <text:p text:style-name="P44"><text:span text:style-name="T32">Voreres</text:span> <text:span text:style-name="T32">22</text:span></text:p>
      <text:p text:style-name="P13"/>
      <text:p text:style-name="P13"/>
      <text:p text:style-name="P20"/>
      <text:p text:style-name="P21">6. Casablanca. </text:p>
      <text:p text:style-name="P20"/>
      <text:p text:style-name="P20"><text:span text:style-name="T32">431</text:span> expedients</text:p>
      <text:p text:style-name="P20"/>
      <text:p text:style-name="P13">Neteja viària <text:span text:style-name="T22">1</text:span><text:span text:style-name="T32">05</text:span></text:p>
      <text:p text:style-name="P48"><text:span text:style-name="T32">Voreres 33</text:span></text:p>
      <text:p text:style-name="P48">Senyalització vertical <text:span text:style-name="T32">21</text:span></text:p>
      <text:p text:style-name="P13"/>
      <text:h text:style-name="P39" text:outline-level="4"/>
      <text:h text:style-name="P39" text:outline-level="4"/>
      <text:h text:style-name="P38" text:outline-level="4">Resposta. Dades destacables</text:h>
      <text:p text:style-name="P4"/>
      <text:p text:style-name="P7">El <text:span text:style-name="T32">78</text:span>,<text:span text:style-name="T32">41</text:span>% de les respostes es van donar per correu electrònic, <text:span text:style-name="T21">5</text:span><text:span text:style-name="T32">150</text:span> (8<text:span text:style-name="T32">2</text:span>,<text:span text:style-name="T32">76</text:span><text:span text:style-name="T21">%</text:span> el 202<text:span text:style-name="T32">4</text:span>).</text:p>
      <text:p text:style-name="P7">El <text:span text:style-name="T32">4</text:span><text:span text:style-name="T21">,</text:span><text:span text:style-name="T32">45</text:span>% per correu ordinari <text:span text:style-name="T32">292</text:span> (<text:span text:style-name="T32">3,34</text:span><text:span text:style-name="T21">% </text:span><text:s/>el 202<text:span text:style-name="T32">4</text:span>). </text:p>
      <text:p text:style-name="P7">No volen resposta el <text:span text:style-name="T21">1</text:span><text:span text:style-name="T32">3</text:span><text:span text:style-name="T21">,</text:span><text:span text:style-name="T32">90</text:span>% <text:s/><text:span text:style-name="T32">913</text:span> (<text:span text:style-name="T32">11,56</text:span>% <text:s/>el 202<text:span text:style-name="T32">4</text:span>)</text:p>
      <text:p text:style-name="P8">El temps mitjà de resposta ha estat durant <text:span text:style-name="T21">202</text:span><text:span text:style-name="T32">5</text:span><text:span text:style-name="T21"> de 1</text:span><text:span text:style-name="T32">6</text:span><text:span text:style-name="T21">,</text:span><text:span text:style-name="T32">33</text:span><text:span text:style-name="T21"> dies, (el 2</text:span>02<text:span text:style-name="T32">4</text:span> de 1<text:span text:style-name="T32">4,74</text:span> dies<text:span text:style-name="T21">)</text:span>. Hem <text:span text:style-name="T32">augmentat</text:span> el temps mitjà de l’any passat. </text:p>
      <text:p text:style-name="P8"/>
      <text:p text:style-name="P8"/>
      <text:p text:style-name="P8"/>
      <text:p text:style-name="P24">L'Actuació</text:p>
      <text:p text:style-name="P22"/>
      <text:p text:style-name="P7">El <text:span text:style-name="T32">66,18</text:span>% del total d'expedients van derivar en alguna intervenció per part de l’Ajuntament, <text:span text:style-name="T22">16</text:span><text:span text:style-name="T32">25</text:span><text:span text:style-name="T22">+3</text:span><text:span text:style-name="T32">572</text:span><text:span text:style-name="T22">= 5</text:span><text:span text:style-name="T32">207</text:span> (gestió immediata i intervenció de millora no prevista) (<text:span text:style-name="T32">el 2024 va ser de 79,53%, </text:span><text:span text:style-name="T22">el 2023 va ser el 72,31%, </text:span>el 2022 va ser de 64,65%, el 2021 va ser del 62% el 2020 va ser de 62.5% , el 2019 va ser del 56.37, el 2018 de 57,5%, el 2017 del 67,8 i el 2016 de 51,1%, mostrant una tendència cap a les actuacions no previstes tot i que es mantenen més o menys fixes les programades. </text:p>
      <text:p text:style-name="P7">Seria desitjable que les ja programades augmentessin en percentatge. Enguany és del <text:span text:style-name="T32">3,52%, superior a la de l’any passat, </text:span><text:span text:style-name="T22">1,87</text:span>%, <text:span text:style-name="T32">i superior també a</text:span><text:span text:style-name="T22">l del 2023, 2,65, que és </text:span>similar al 2022, 2,7%. <text:s/><text:span text:style-name="T32">Per tant, augmenta el percentatge any rere any. </text:span></text:p>
      <text:p text:style-name="P6"/>
      <text:p text:style-name="P13"/>
      <text:p text:style-name="P13"/>
      <text:p text:style-name="P23">Sant Boi Respon als barris</text:p>
      <text:p text:style-name="P34"/>
      <text:p text:style-name="P34"><text:span text:style-name="T29">El maig de 2022 </text:span>es va iniciar el projecte de proximitat que implicava l’adscripció de la resposta de l’expedient del Sant Boi Respon a un barri, i una regidoria en concret. La intenció era poder transmetre la proximitat i donar una oportunitat de visualització als responsables polítics i permetre el control i seguiment dels expedients per part dels tècnics de barri. <text:span text:style-name="T29">Es van identificar 31 categories de barri i de forma automàtica quan al formulari del Sant Boi Respon s’identificava una localització, s’adjudicava un barri i una regidoria i per tant, la gestió de la resposta era competència dels tècnics assignats i la persona que tenia la responsabilitat política. </text:span><text:span text:style-name="T27">Enguany </text:span><text:span text:style-name="T29">el sistema es manté i </text:span><text:span text:style-name="T27">s’han </text:span><text:span text:style-name="T28">arxivat 2</text:span><text:span text:style-name="T32">727</text:span><text:span text:style-name="T28"> expedients des del barri. Significa un 3</text:span><text:span text:style-name="T32">4,66</text:span><text:span text:style-name="T28">% del total d’expedients (7</text:span><text:span text:style-name="T32">868</text:span><text:span text:style-name="T28">). A la data quedaven a gestió de la resposta </text:span><text:span text:style-name="T32">177</text:span><text:span text:style-name="T28"> expedients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ca" fo:country="E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color="#ff0000" loext:opacity="100%" fo:language="es" fo:country="ES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6pt" fo:language="es" fo:country="ES" style:font-size-asian="16pt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494cm" fo:margin-bottom="0.494cm" style:contextual-spacing="false" fo:text-align="justify" style:justify-single-word="false"/>
      <style:text-properties fo:color="#000000" loext:opacity="100%" style:font-name="Arial1" fo:font-family="Arial" style:font-family-generic="swiss" style:font-pitch="variable" fo:font-size="17pt" fo:language="es" fo:country="ES" fo:font-weight="bold" style:font-name-asian="Arial Unicode MS" style:font-family-asian="'Arial Unicode MS'" style:font-family-generic-asian="swiss" style:font-pitch-asian="variable" style:font-size-asian="17pt" style:font-weight-asian="bold" style:font-name-complex="Arial1" style:font-family-complex="Arial" style:font-family-generic-complex="swiss" style:font-pitch-complex="variable" style:font-size-complex="17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language="es" fo:country="ES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ff0000" loext:opacity="100%" fo:font-size="16pt" fo:language="es" fo:country="ES" style:font-size-asian="16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font-size="16pt" fo:language="es" fo:country="ES" fo:font-weight="bold" style:font-size-asian="16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fo:font-size="14pt" fo:font-weight="bold" style:font-size-asian="14pt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/>
      <style:text-properties fo:font-size="14pt" fo:font-style="italic" fo:font-weight="bold" style:font-size-asian="14pt" style:font-style-asian="italic" style:font-weight-asian="bold" style:font-style-complex="italic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fo:color="#339966" loext:opacity="100%" fo:font-weight="bold" style:font-weight-asian="bold" style:font-weight-complex="bold"/>
    </style:style>
    <style:style style:name="Texto_20_independiente_20_2" style:display-name="Texto independiente 2" style:family="paragraph" style:parent-style-name="Standard">
      <style:text-properties fo:font-size="20pt" fo:font-weight="bold" style:font-size-asian="20pt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WW8Num1z0" style:family="text"/>
    <style:style style:name="WW8Num2z0" style:family="text">
      <style:text-properties fo:color="#000000" loext:opacity="100%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" style:display-name="Fuente de párrafo predeter.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" style:num-format="1" text:start-value="4355">
        <style:list-level-properties text:list-level-position-and-space-mode="label-alignment">
          <style:list-level-label-alignment text:label-followed-by="listtab" text:list-tab-stop-position="1.693cm" fo:text-indent="-1.058cm" fo:margin-left="1.69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" style:num-format="1" text:start-value="4342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fo:font-size="10pt" fo:font-weight="bold" style:font-size-asian="10pt" style:font-weight-asian="bold" style:font-weight-complex="bold"/>
    </style:style>
    <style:style style:name="MT1" style:family="text">
      <style:text-properties officeooo:rsid="002383b2"/>
    </style:style>
    <style:style style:name="MT2" style:family="text">
      <style:text-properties officeooo:rsid="00100276"/>
    </style:style>
    <style:page-layout style:name="Mpm1">
      <style:page-layout-properties fo:page-width="21.001cm" fo:page-height="29.7cm" style:num-format="1" style:print-orientation="portrait" fo:margin-top="2.499cm" fo:margin-bottom="1.249cm" fo:margin-left="3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Extracció <text:span text:style-name="MT1">12</text:span><text:span text:style-name="MT2"> </text:span>de <text:span text:style-name="MT1">febrer de </text:span>202<text:span text:style-name="MT1">6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MODEL DE CARTA DE SERVEIS DE L'AJUNTAMENT DE SANT BOI DE LLOBREGAT</dc:title>
    <meta:initial-creator>Administrador</meta:initial-creator>
    <meta:creation-date>2024-01-30T13:36:00</meta:creation-date>
    <dc:date>2026-02-17T15:09:58.819000000</dc:date>
    <meta:print-date>2026-02-17T12:51:26.104000000</meta:print-date>
    <meta:editing-cycles>41</meta:editing-cycles>
    <meta:editing-duration>P1DT2H52M30S</meta:editing-duration>
    <meta:generator>LibreOffice/7.5.3.2$Windows_X86_64 LibreOffice_project/9f56dff12ba03b9acd7730a5a481eea045e468f3</meta:generator>
    <meta:document-statistic meta:table-count="0" meta:image-count="1" meta:object-count="0" meta:page-count="5" meta:paragraph-count="89" meta:word-count="1070" meta:character-count="6521" meta:non-whitespace-character-count="5511"/>
  </office:meta>
</office:document-meta>
</file>