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0000000E1000000E14B367880648283D2.jpg" manifest:media-type="image/jpe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 Unicode MS" svg:font-family="'Arial Unicode MS'" style:font-family-generic="swiss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P1" style:family="paragraph" style:parent-style-name="Footer">
      <style:text-properties fo:font-size="10pt" fo:font-weight="bold" style:font-size-asian="10pt" style:font-weight-asian="bold" style:font-weight-complex="bold"/>
    </style:style>
    <style:style style:name="P2" style:family="paragraph" style:parent-style-name="Standard">
      <style:paragraph-properties fo:text-align="justify" style:justify-single-word="false"/>
      <style:text-properties fo:language="ca" fo:country="ES" fo:font-weight="bold" style:font-weight-asian="bold" style:font-weight-complex="bold"/>
    </style:style>
    <style:style style:name="P3" style:family="paragraph" style:parent-style-name="Text_20_body">
      <style:paragraph-properties fo:text-align="justify" style:justify-single-word="false"/>
      <style:text-properties fo:language="ca" fo:country="ES" style:language-complex="ar" style:country-complex="SA"/>
    </style:style>
    <style:style style:name="P4" style:family="paragraph" style:parent-style-name="Standard">
      <style:paragraph-properties fo:text-align="justify" style:justify-single-word="false"/>
      <style:text-properties fo:color="#000000" loext:opacity="100%" fo:language="ca" fo:country="ES" fo:font-weight="bold" style:font-weight-asian="bold" style:font-weight-complex="bold"/>
    </style:style>
    <style:style style:name="P5" style:family="paragraph" style:parent-style-name="Standard">
      <style:paragraph-properties fo:text-align="justify" style:justify-single-word="false"/>
      <style:text-properties fo:color="#000000" loext:opacity="100%" fo:language="ca" fo:country="ES" fo:font-weight="bold" officeooo:rsid="0017e11d" officeooo:paragraph-rsid="0017e11d" style:font-weight-asian="bold" style:font-weight-complex="bold"/>
    </style:style>
    <style:style style:name="P6" style:family="paragraph" style:parent-style-name="Standard">
      <style:paragraph-properties fo:text-align="justify" style:justify-single-word="false"/>
      <style:text-properties fo:color="#000000" loext:opacity="100%" fo:language="ca" fo:country="ES"/>
    </style:style>
    <style:style style:name="P7" style:family="paragraph" style:parent-style-name="Text_20_body">
      <style:paragraph-properties fo:text-align="justify" style:justify-single-word="false"/>
      <style:text-properties fo:color="#000000" loext:opacity="100%" fo:language="ca" fo:country="ES"/>
    </style:style>
    <style:style style:name="P8" style:family="paragraph" style:parent-style-name="Text_20_body">
      <style:paragraph-properties fo:text-align="justify" style:justify-single-word="false"/>
      <style:text-properties fo:color="#000000" loext:opacity="100%" fo:language="ca" fo:country="ES" officeooo:paragraph-rsid="00137da4"/>
    </style:style>
    <style:style style:name="P9" style:family="paragraph" style:parent-style-name="Text_20_body">
      <style:paragraph-properties fo:text-align="justify" style:justify-single-word="false"/>
      <style:text-properties fo:color="#000000" loext:opacity="100%" fo:language="ca" fo:country="ES" style:language-complex="ar" style:country-complex="SA"/>
    </style:style>
    <style:style style:name="P10" style:family="paragraph" style:parent-style-name="Standard">
      <style:paragraph-properties fo:text-align="justify" style:justify-single-word="false"/>
      <style:text-properties fo:color="#000000" loext:opacity="100%" style:font-name="Times New Roman" fo:font-size="16pt" fo:language="ca" fo:country="ES" officeooo:rsid="00137da4" officeooo:paragraph-rsid="00137da4" style:font-size-asian="16pt" style:font-name-complex="Times New Roman"/>
    </style:style>
    <style:style style:name="P11" style:family="paragraph" style:parent-style-name="Standard">
      <style:paragraph-properties fo:text-align="justify" style:justify-single-word="false"/>
      <style:text-properties fo:color="#000000" loext:opacity="100%" style:font-name="Times New Roman" fo:font-size="12pt" fo:language="ca" fo:country="ES" fo:font-weight="bold" officeooo:rsid="00137da4" officeooo:paragraph-rsid="00137da4" style:font-size-asian="12pt" style:font-weight-asian="bold" style:font-name-complex="Times New Roman" style:font-size-complex="12pt" style:font-weight-complex="bold"/>
    </style:style>
    <style:style style:name="P12" style:family="paragraph" style:parent-style-name="Standard">
      <style:paragraph-properties fo:text-align="justify" style:justify-single-word="false"/>
    </style:style>
    <style:style style:name="P13" style:family="paragraph" style:parent-style-name="Standard">
      <style:paragraph-properties fo:text-align="justify" style:justify-single-word="false" fo:break-before="page"/>
    </style:style>
    <style:style style:name="P14" style:family="paragraph" style:parent-style-name="Texto_20_independiente_20_2">
      <style:paragraph-properties fo:text-align="justify" style:justify-single-word="false" fo:break-before="page"/>
    </style:style>
    <style:style style:name="P15" style:family="paragraph" style:parent-style-name="Text_20_body">
      <style:paragraph-properties fo:text-align="justify" style:justify-single-word="false"/>
    </style:style>
    <style:style style:name="P16" style:family="paragraph" style:parent-style-name="Standard">
      <style:paragraph-properties fo:text-align="justify" style:justify-single-word="false"/>
      <style:text-properties officeooo:paragraph-rsid="00137da4"/>
    </style:style>
    <style:style style:name="P17" style:family="paragraph" style:parent-style-name="Standard">
      <style:paragraph-properties fo:text-align="justify" style:justify-single-word="false"/>
      <style:text-properties officeooo:paragraph-rsid="001484bd"/>
    </style:style>
    <style:style style:name="P18" style:family="paragraph" style:parent-style-name="Standard">
      <style:paragraph-properties fo:text-align="justify" style:justify-single-word="false"/>
      <style:text-properties fo:font-weight="bold" style:font-weight-asian="bold"/>
    </style:style>
    <style:style style:name="P19" style:family="paragraph" style:parent-style-name="Standard">
      <style:paragraph-properties fo:text-align="justify" style:justify-single-word="false"/>
      <style:text-properties fo:font-weight="bold" style:font-weight-asian="bold" style:font-weight-complex="bold"/>
    </style:style>
    <style:style style:name="P20" style:family="paragraph" style:parent-style-name="Standard">
      <style:paragraph-properties fo:text-align="justify" style:justify-single-word="false" fo:break-before="page"/>
      <style:text-properties fo:font-weight="bold" style:font-weight-asian="bold" style:font-weight-complex="bold"/>
    </style:style>
    <style:style style:name="P21" style:family="paragraph" style:parent-style-name="Standard">
      <style:paragraph-properties fo:text-align="justify" style:justify-single-word="false" fo:break-before="page"/>
      <style:text-properties fo:font-size="16pt" fo:font-weight="bold" style:font-size-asian="16pt" style:font-weight-asian="bold" style:font-weight-complex="bold"/>
    </style:style>
    <style:style style:name="P22" style:family="paragraph" style:parent-style-name="Standard">
      <style:paragraph-properties fo:text-align="justify" style:justify-single-word="false"/>
      <style:text-properties fo:font-size="16pt" fo:font-weight="bold" style:font-size-asian="16pt" style:font-weight-asian="bold" style:font-weight-complex="bold"/>
    </style:style>
    <style:style style:name="P23" style:family="paragraph" style:parent-style-name="Standard">
      <style:paragraph-properties fo:text-align="justify" style:justify-single-word="false"/>
      <style:text-properties fo:font-size="16pt" fo:font-weight="bold" officeooo:rsid="001c7519" officeooo:paragraph-rsid="001c7519" style:font-size-asian="16pt" style:font-weight-asian="bold" style:font-size-complex="16pt" style:font-weight-complex="bold"/>
    </style:style>
    <style:style style:name="P24" style:family="paragraph" style:parent-style-name="Standard">
      <style:paragraph-properties fo:text-align="justify" style:justify-single-word="false"/>
      <style:text-properties fo:font-size="16pt" fo:font-weight="bold" style:font-size-asian="16pt" style:font-weight-asian="bold"/>
    </style:style>
    <style:style style:name="P25" style:family="paragraph" style:parent-style-name="Texto_20_independiente_20_2">
      <style:paragraph-properties fo:text-align="center" style:justify-single-word="false"/>
    </style:style>
    <style:style style:name="P26" style:family="paragraph" style:parent-style-name="Standard">
      <style:paragraph-properties fo:text-align="justify" style:justify-single-word="false"/>
      <style:text-properties fo:color="#c9211e" loext:opacity="100%"/>
    </style:style>
    <style:style style:name="P27" style:family="paragraph" style:parent-style-name="Text_20_body">
      <style:paragraph-properties fo:text-align="justify" style:justify-single-word="false"/>
      <style:text-properties fo:color="#c9211e" loext:opacity="100%"/>
    </style:style>
    <style:style style:name="P28" style:family="paragraph" style:parent-style-name="Texto_20_independiente_20_2">
      <style:text-properties fo:color="#c9211e" loext:opacity="100%"/>
    </style:style>
    <style:style style:name="P29" style:family="paragraph" style:parent-style-name="Standard">
      <style:paragraph-properties fo:text-align="justify" style:justify-single-word="false"/>
      <style:text-properties officeooo:rsid="00137da4" officeooo:paragraph-rsid="00137da4"/>
    </style:style>
    <style:style style:name="P30" style:family="paragraph" style:parent-style-name="Standard">
      <style:paragraph-properties fo:text-align="justify" style:justify-single-word="false"/>
      <style:text-properties officeooo:rsid="001484bd" officeooo:paragraph-rsid="001484bd"/>
    </style:style>
    <style:style style:name="P31" style:family="paragraph" style:parent-style-name="Standard">
      <style:paragraph-properties fo:text-align="justify" style:justify-single-word="false"/>
      <style:text-properties officeooo:rsid="001484bd"/>
    </style:style>
    <style:style style:name="P32" style:family="paragraph" style:parent-style-name="Standard">
      <style:paragraph-properties fo:text-align="justify" style:justify-single-word="false"/>
      <style:text-properties style:use-window-font-color="true" loext:opacity="0%"/>
    </style:style>
    <style:style style:name="P33" style:family="paragraph" style:parent-style-name="Texto_20_independiente_20_2">
      <style:text-properties style:use-window-font-color="true" loext:opacity="0%"/>
    </style:style>
    <style:style style:name="P34" style:family="paragraph" style:parent-style-name="Standard">
      <style:paragraph-properties fo:text-align="justify" style:justify-single-word="false"/>
      <style:text-properties officeooo:rsid="001785d1" officeooo:paragraph-rsid="001785d1"/>
    </style:style>
    <style:style style:name="P35" style:family="paragraph" style:parent-style-name="Standard">
      <style:paragraph-properties fo:text-align="justify" style:justify-single-word="false"/>
      <style:text-properties fo:font-size="12pt" fo:font-weight="bold" officeooo:rsid="0017fb49" officeooo:paragraph-rsid="0017fb49" style:font-size-asian="12pt" style:font-weight-asian="bold" style:font-size-complex="12pt" style:font-weight-complex="bold"/>
    </style:style>
    <style:style style:name="P36" style:family="paragraph" style:parent-style-name="Standard">
      <style:paragraph-properties fo:text-align="justify" style:justify-single-word="false"/>
      <style:text-properties fo:font-size="12pt" fo:font-weight="normal" officeooo:rsid="001c7519" officeooo:paragraph-rsid="001c7519" style:font-size-asian="12pt" style:font-weight-asian="normal" style:font-size-complex="12pt" style:font-weight-complex="normal"/>
    </style:style>
    <style:style style:name="P37" style:family="paragraph" style:parent-style-name="Standard">
      <style:paragraph-properties fo:text-align="justify" style:justify-single-word="false"/>
    </style:style>
    <style:style style:name="P38" style:family="paragraph" style:parent-style-name="Heading_20_1">
      <style:paragraph-properties fo:text-align="justify" style:justify-single-word="false"/>
      <style:text-properties fo:language="ca" fo:country="ES"/>
    </style:style>
    <style:style style:name="P39" style:family="paragraph" style:parent-style-name="Heading_20_1">
      <style:paragraph-properties fo:text-align="justify" style:justify-single-word="false"/>
      <style:text-properties fo:language="ca" fo:country="ES" fo:font-weight="bold" style:font-weight-asian="bold" style:font-weight-complex="bold"/>
    </style:style>
    <style:style style:name="P40" style:family="paragraph" style:parent-style-name="Heading_20_2">
      <style:text-properties fo:color="#000000" loext:opacity="100%" style:font-name="Times New Roman" fo:font-size="16pt" fo:language="ca" fo:country="ES" style:font-size-asian="16pt" style:font-name-complex="Times New Roman"/>
    </style:style>
    <style:style style:name="P41" style:family="paragraph" style:parent-style-name="Heading_20_4">
      <style:paragraph-properties fo:text-align="justify" style:justify-single-word="false"/>
      <style:text-properties fo:color="#000000" loext:opacity="100%" fo:language="ca" fo:country="ES" fo:font-weight="bold" style:font-weight-asian="bold" style:font-weight-complex="bold"/>
    </style:style>
    <style:style style:name="P42" style:family="paragraph" style:parent-style-name="Heading_20_4">
      <style:paragraph-properties fo:text-align="justify" style:justify-single-word="false"/>
      <style:text-properties fo:color="#000000" loext:opacity="100%" fo:font-size="12pt" fo:language="ca" fo:country="ES" style:font-size-asian="12pt"/>
    </style:style>
    <style:style style:name="P43" style:family="paragraph" style:parent-style-name="Heading_20_6">
      <style:paragraph-properties fo:text-align="justify" style:justify-single-word="false"/>
      <style:text-properties fo:color="#339966" loext:opacity="100%" fo:language="ca" fo:country="ES"/>
    </style:style>
    <style:style style:name="P44" style:family="paragraph" style:parent-style-name="Heading_20_7">
      <style:paragraph-properties fo:text-align="justify" style:justify-single-word="false"/>
    </style:style>
    <style:style style:name="P45" style:family="paragraph" style:parent-style-name="Heading_20_8">
      <style:paragraph-properties fo:text-align="justify" style:justify-single-word="false"/>
      <style:text-properties fo:color="#000000" loext:opacity="100%"/>
    </style:style>
    <style:style style:name="T1" style:family="text">
      <style:text-properties officeooo:rsid="00100276"/>
    </style:style>
    <style:style style:name="T2" style:family="text">
      <style:text-properties officeooo:rsid="0010b918"/>
    </style:style>
    <style:style style:name="T3" style:family="text">
      <style:text-properties fo:font-weight="bold" style:font-weight-asian="bold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fo:font-weight="bold" officeooo:rsid="0017e11d" style:font-weight-asian="bold" style:font-weight-complex="bold"/>
    </style:style>
    <style:style style:name="T6" style:family="text">
      <style:text-properties fo:color="#ff0000" loext:opacity="100%"/>
    </style:style>
    <style:style style:name="T7" style:family="text">
      <style:text-properties fo:color="#000000" loext:opacity="100%"/>
    </style:style>
    <style:style style:name="T8" style:family="text">
      <style:text-properties fo:color="#000000" loext:opacity="100%" fo:language="ca" fo:country="ES"/>
    </style:style>
    <style:style style:name="T9" style:family="text">
      <style:text-properties fo:color="#000000" loext:opacity="100%" fo:language="ca" fo:country="ES" fo:font-weight="bold" style:font-weight-asian="bold"/>
    </style:style>
    <style:style style:name="T10" style:family="text">
      <style:text-properties fo:color="#000000" loext:opacity="100%" fo:language="ca" fo:country="ES" officeooo:rsid="00137da4"/>
    </style:style>
    <style:style style:name="T11" style:family="text">
      <style:text-properties fo:color="#000000" loext:opacity="100%" fo:language="ca" fo:country="ES" officeooo:rsid="0017e11d"/>
    </style:style>
    <style:style style:name="T12" style:family="text">
      <style:text-properties fo:color="#000000" loext:opacity="100%" fo:language="ca" fo:country="ES" officeooo:rsid="001c7519"/>
    </style:style>
    <style:style style:name="T13" style:family="text">
      <style:text-properties fo:color="#000000" loext:opacity="100%" officeooo:rsid="00161bc2"/>
    </style:style>
    <style:style style:name="T14" style:family="text">
      <style:text-properties fo:color="#000000" loext:opacity="100%" officeooo:rsid="0016e8cb"/>
    </style:style>
    <style:style style:name="T15" style:family="text">
      <style:text-properties fo:color="#ff6600" loext:opacity="100%" fo:language="ca" fo:country="ES"/>
    </style:style>
    <style:style style:name="T16" style:family="text">
      <style:text-properties officeooo:rsid="00137da4"/>
    </style:style>
    <style:style style:name="T17" style:family="text">
      <style:text-properties officeooo:rsid="001484bd"/>
    </style:style>
    <style:style style:name="T18" style:family="text">
      <style:text-properties officeooo:rsid="00161bc2"/>
    </style:style>
    <style:style style:name="T19" style:family="text">
      <style:text-properties style:use-window-font-color="true" loext:opacity="0%"/>
    </style:style>
    <style:style style:name="T20" style:family="text">
      <style:text-properties officeooo:rsid="001785d1"/>
    </style:style>
    <style:style style:name="T21" style:family="text">
      <style:text-properties officeooo:rsid="0017e11d"/>
    </style:style>
    <style:style style:name="T22" style:family="text">
      <style:text-properties officeooo:rsid="001bc808"/>
    </style:style>
    <style:style style:name="T23" style:family="text">
      <style:text-properties officeooo:rsid="001dc16c"/>
    </style:style>
    <style:style style:name="T24" style:family="text">
      <style:text-properties officeooo:rsid="001dd634"/>
    </style:style>
    <style:style style:name="T25" style:family="text">
      <style:text-properties officeooo:rsid="001e2239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5"><draw:frame draw:style-name="fr1" draw:name="logo" text:anchor-type="as-char" svg:width="5.953cm" svg:height="5.953cm" draw:z-index="0"><draw:image xlink:href="Pictures/10000000000000E1000000E14B367880648283D2.jpg" xlink:type="simple" xlink:show="embed" xlink:actuate="onLoad" draw:mime-type="image/jpeg"/></draw:frame></text:p>
      <text:p text:style-name="Texto_20_independiente_20_2"/>
      <text:p text:style-name="Texto_20_independiente_20_2"/>
      <text:p text:style-name="Texto_20_independiente_20_2"/>
      <text:p text:style-name="Texto_20_independiente_20_2"/>
      <text:p text:style-name="Texto_20_independiente_20_2"/>
      <text:p text:style-name="Texto_20_independiente_20_2"/>
      <text:p text:style-name="P33">Memòria del Sistema de Propostes d’Actuació o Millora i Suggeriments de l’Ajuntament de Sant Boi de Llobregat durant l’any 202<text:span text:style-name="T1">4</text:span></text:p>
      <text:p text:style-name="P28"/>
      <text:p text:style-name="Texto_20_independiente_20_2"/>
      <text:p text:style-name="Texto_20_independiente_20_2"/>
      <text:p text:style-name="Texto_20_independiente_20_2"/>
      <text:p text:style-name="Texto_20_independiente_20_2"/>
      <text:p text:style-name="Texto_20_independiente_20_2"/>
      <text:p text:style-name="Texto_20_independiente_20_2"/>
      <text:p text:style-name="Texto_20_independiente_20_2"/>
      <text:p text:style-name="Texto_20_independiente_20_2"/>
      <text:p text:style-name="Texto_20_independiente_20_2"/>
      <text:p text:style-name="Texto_20_independiente_20_2"/>
      <text:p text:style-name="P14">Propostes de Millora i Suggeriments. Sant Boi Respon </text:p>
      <text:p text:style-name="P19"/>
      <text:p text:style-name="P19"/>
      <text:h text:style-name="P44" text:outline-level="7">Memòria 202<text:span text:style-name="T1">4</text:span>. </text:h>
      <text:h text:style-name="P38" text:outline-level="1"/>
      <text:h text:style-name="P39" text:outline-level="1">Origen de les propostes </text:h>
      <text:p text:style-name="P2"/>
      <text:p text:style-name="P12"><text:span text:style-name="T1">7023</text:span> Propostes d’actuació o millora i suggeriments <text:span text:style-name="T1">generades des de l‘e-MAP</text:span>, 1<text:span text:style-name="T1">59</text:span> <text:span text:style-name="T1">expedients generats des</text:span> d’alcaldia. <text:span text:style-name="T1">7182 expedients en total.</text:span> <text:span text:style-name="T6"/></text:p>
      <text:p text:style-name="P12">5<text:span text:style-name="T2">0</text:span> consultes (0,<text:span text:style-name="T2">7</text:span>% del total)</text:p>
      <text:p text:style-name="P12"><text:span text:style-name="T2">9</text:span> competència d’una altra administració</text:p>
      <text:p text:style-name="P12"><text:span text:style-name="T2">58</text:span> no procedeix valoració diagnòstic ja que es resolen per respostes tipus <text:span text:style-name="T6"/></text:p>
      <text:p text:style-name="P12">El 9<text:span text:style-name="T2">7,6</text:span>% van ser valorats. <text:span text:style-name="T2">7006</text:span> expedients valorats similar a l’any anterior</text:p>
      <text:p text:style-name="P34">269 expedients pendents de tancar a la data. <text:span text:style-name="T21">Significa que </text:span><text:span text:style-name="T5">s’han tancat el 94,25% dels expedients iniciats i resten per tancar a la data, el 3,75%</text:span></text:p>
      <text:p text:style-name="P12"/>
      <text:p text:style-name="P7">Això suposa que hi ha una tendència a mantenir el <text:span text:style-name="T2">mateix percentatge del </text:span>nombre d’expedients valorats l’any passat.</text:p>
      <text:p text:style-name="P6"/>
      <text:p text:style-name="P12">El 8<text:span text:style-name="T1">5</text:span>% de les propostes tenen l'origen en la ciutadania (<text:span text:style-name="T1">6107</text:span>). </text:p>
      <text:p text:style-name="P12">El 1<text:span text:style-name="T1">5</text:span>% de les propostes tenen l’origen <text:s/>en l’àmbit tècnic o per altres canals<text:span text:style-name="T6"> </text:span>(10<text:span text:style-name="T1">75</text:span>)</text:p>
      <text:p text:style-name="P26"/>
      <text:p text:style-name="P12"><text:span text:style-name="T19">El </text:span>7<text:span text:style-name="T16">3</text:span>,<text:span text:style-name="T16">70</text:span>% de les propostes de la ciutadania s'han rebut pel Web (<text:span text:style-name="T16">4501</text:span>)</text:p>
      <text:p text:style-name="P12">L’1’<text:span text:style-name="T16">39</text:span>% han estat pel web i amb certificat (<text:span text:style-name="T16">85</text:span>)</text:p>
      <text:p text:style-name="P12">El 3'4<text:span text:style-name="T16">2</text:span>% han estat pel web amb idcat mòbil (<text:span text:style-name="T16">209</text:span>)<text:span text:style-name="T4"/></text:p>
      <text:p text:style-name="P12"><text:span text:style-name="T16">4,88</text:span>% per l’e-MAP, <text:span text:style-name="T16">(298)</text:span></text:p>
      <text:p text:style-name="P12"><text:span text:style-name="T16">0</text:span>,<text:span text:style-name="T16">34</text:span>% per la regidoria de barri, (<text:span text:style-name="T16">21</text:span>)</text:p>
      <text:p text:style-name="P12"><text:span text:style-name="T16">1,87</text:span>% de forma presencial (114)</text:p>
      <text:p text:style-name="P16">1% pels tècnics que recullen els suggeriments de la ciutadania <text:span text:style-name="T16">(61), el 2,49% per l’equip polític(152)</text:span> i el <text:span text:style-name="T16">10,91</text:span>% per altres canals. </text:p>
      <text:p text:style-name="P12"/>
      <text:p text:style-name="P32">El 8<text:span text:style-name="T18">6,42</text:span>% de les propostes d’actuació o millora i suggeriments detectades per la ciutadania estan vinculades a algun districte. El <text:span text:style-name="T18">14</text:span>,<text:span text:style-name="T18">58</text:span>% no l’identifica o són comentaris sobre la totalitat del municipi.</text:p>
      <text:p text:style-name="P27"/>
      <text:p text:style-name="P3"><text:span text:style-name="T7">La distribució de les propostes és similar a la del 202</text:span><text:span text:style-name="T13">3</text:span><text:span text:style-name="T7"> i vinculada a cadasc</text:span><text:span text:style-name="T13">u</text:span><text:span text:style-name="T7">n dels barris en funció de la població. Si comparem percentatges, augmenten lleugerament Vinyets-Molí Vell, </text:span><text:span text:style-name="T14">Camps Blancs </text:span><text:span text:style-name="T13">i </text:span><text:span text:style-name="T7">Casablanca, </text:span><text:span text:style-name="T13">Augmenten força Marianao i Centre i disminueixen relativament </text:span><text:span text:style-name="T7">Molí Nou-Ciutat Cooperativa, </text:span><text:span text:style-name="T13">que</text:span><text:span text:style-name="T7"> t</text:span><text:span text:style-name="T13">é</text:span><text:span text:style-name="T7"> una disminució en el percentatge d’expedient.</text:span></text:p>
      <text:p text:style-name="P9"/>
      <text:p text:style-name="P13">Presentem els resultats en ordre que es corresponen en certa manera a la <text:span text:style-name="T3">dimensió de cada districte:</text:span></text:p>
      <text:p text:style-name="P18"><text:tab/><text:tab/><text:tab/></text:p>
      <text:p text:style-name="P12">Districte 3. Barri Centre. Concentra el 23.<text:span text:style-name="T16">98</text:span>% (1<text:span text:style-name="T16">722</text:span>)</text:p>
      <text:p text:style-name="P12">Districte 2. Marianao. Acumula el 2<text:span text:style-name="T16">1</text:span>.<text:span text:style-name="T16">72</text:span>% de les propostes (1<text:span text:style-name="T16">560</text:span>)</text:p>
      <text:p text:style-name="P12">Districte 4. Vinyets-Molí Vell. <text:span text:style-name="T16">22</text:span>.<text:span text:style-name="T16">4</text:span>9% (1<text:span text:style-name="T16">615</text:span>)</text:p>
      <text:p text:style-name="P7">Districte 1. Molí Nou-Ciutat Cooperativa. <text:s/><text:span text:style-name="T16">7</text:span>,<text:span text:style-name="T16">49</text:span>% <text:s/>(<text:span text:style-name="T16">538</text:span>)</text:p>
      <text:p text:style-name="P12">Districte 6. Casablanca. 5,2<text:span text:style-name="T16">2</text:span>% (<text:span text:style-name="T16">375</text:span>)</text:p>
      <text:p text:style-name="P12">Districte 5. Camps Blancs. 4,<text:span text:style-name="T16">53</text:span>% <text:s/>(<text:span text:style-name="T16">325</text:span>)</text:p>
      <text:p text:style-name="P12"/>
      <text:p text:style-name="P12">Tot el municipi o no s’identifica 1<text:span text:style-name="T18">4</text:span>,<text:span text:style-name="T18">58</text:span>% <text:s/>(<text:span text:style-name="T18">1047</text:span>)</text:p>
      <text:h text:style-name="P45" text:outline-level="8"/>
      <text:h text:style-name="P41" text:outline-level="4"/>
      <text:h text:style-name="P41" text:outline-level="4">Tipologia de les propostes</text:h>
      <text:p text:style-name="P4"/>
      <text:p text:style-name="P4"/>
      <text:p text:style-name="P5">Dins de cada categoria, els % es calculen sobre el nombre d’expedients de la categoria, no sobre el total d’expedients</text:p>
      <text:p text:style-name="P5"/>
      <text:p text:style-name="P15"><text:span text:style-name="T8">El </text:span><text:span text:style-name="T10">62</text:span><text:span text:style-name="T8">,</text:span><text:span text:style-name="T10">78</text:span><text:span text:style-name="T8">% dels expedients corresponen a </text:span><text:span text:style-name="T9">manteniment de la ciutat</text:span><text:span text:style-name="T8"> (</text:span><text:span text:style-name="T10">4509</text:span><text:span text:style-name="T8">). </text:span><text:span text:style-name="T10">Entre aquests expedients d</text:span><text:span text:style-name="T8">estaquem </text:span><text:span text:style-name="T10">2165</text:span><text:span text:style-name="T8"> a neteja viària (</text:span><text:span text:style-name="T10">48,2%)</text:span><text:span text:style-name="T8">, </text:span><text:span text:style-name="T10">302 a tapes, pous </text:span><text:span text:style-name="T11">i xarxa de clav</text:span><text:span text:style-name="T12">e</text:span><text:span text:style-name="T11">gueram</text:span><text:span text:style-name="T8"> (</text:span><text:span text:style-name="T10">6,67</text:span><text:span text:style-name="T8">%), 2</text:span><text:span text:style-name="T10">26</text:span><text:span text:style-name="T8"> a arbrat (</text:span><text:span text:style-name="T10">5,01</text:span><text:span text:style-name="T8">%)</text:span></text:p>
      <text:p text:style-name="P7"/>
      <text:p text:style-name="P15"><text:span text:style-name="T8">El 1</text:span><text:span text:style-name="T10">0</text:span><text:span text:style-name="T8">,</text:span><text:span text:style-name="T10">71</text:span><text:span text:style-name="T8">% estan relacionats amb </text:span><text:span text:style-name="T9">medi ambient</text:span><text:span text:style-name="T8"> (7</text:span><text:span text:style-name="T10">69</text:span><text:span text:style-name="T8">). </text:span><text:span text:style-name="T10">Entre aquests expedients destaquem</text:span><text:span text:style-name="T8"> 2</text:span><text:span text:style-name="T10">04</text:span><text:span text:style-name="T8"> a escarabats 2</text:span><text:span text:style-name="T10">6</text:span><text:span text:style-name="T8">,</text:span><text:span text:style-name="T10">53</text:span><text:span text:style-name="T8">%, </text:span><text:span text:style-name="T10">160</text:span><text:span text:style-name="T8"> a enllumenat públic (2</text:span><text:span text:style-name="T10">0,81</text:span><text:span text:style-name="T8">%) <text:s/></text:span><text:span text:style-name="T10">i 106 a rosegadors (13,78%)</text:span><text:span text:style-name="T15">.</text:span><text:span text:style-name="T8"> <text:s/></text:span></text:p>
      <text:p text:style-name="P6"/>
      <text:p text:style-name="P15"><text:span text:style-name="T8">El </text:span><text:span text:style-name="T10">9,</text:span><text:span text:style-name="T8">3</text:span><text:span text:style-name="T10">4</text:span><text:span text:style-name="T8">% corresponen a </text:span><text:span text:style-name="T9">mobilitat</text:span><text:span text:style-name="T8"> </text:span><text:span text:style-name="T10">(671</text:span><text:span text:style-name="T8">). Destaquem </text:span><text:span text:style-name="T10">269</text:span><text:span text:style-name="T8"> a Pilons (</text:span><text:span text:style-name="T10">40,09</text:span><text:span text:style-name="T8">%), </text:span><text:span text:style-name="T10">i </text:span><text:span text:style-name="T8">24</text:span><text:span text:style-name="T10">0</text:span><text:span text:style-name="T8"> a senyalització vertical (3</text:span><text:span text:style-name="T10">5</text:span><text:span text:style-name="T8">,</text:span><text:span text:style-name="T10">77</text:span><text:span text:style-name="T8">%), </text:span></text:p>
      <text:h text:style-name="P43" text:outline-level="6"/>
      <text:h text:style-name="P40" text:outline-level="2">Propostes més freqüents</text:h>
      <text:p text:style-name="P11"><text:span text:style-name="T21">Els % de cada tipologia es calcula sobre el total d’expedients</text:span>:</text:p>
      <text:p text:style-name="P10"/>
      <text:p text:style-name="P12">Neteja viària <text:span text:style-name="T16">2165</text:span>, <text:s/><text:span text:style-name="T16">30</text:span>,<text:span text:style-name="T16">14</text:span>%</text:p>
      <text:p text:style-name="P12"><text:span text:style-name="T16">Tapes pous</text:span> <text:span text:style-name="T22">i xarxa de clavegueram </text:span>271, <text:span text:style-name="T16">3,77%</text:span><text:span text:style-name="T6"/></text:p>
      <text:p text:style-name="P29">Pilons 269 3,75%</text:p>
      <text:p text:style-name="P16">Senyalització vertical 24<text:span text:style-name="T16">0</text:span>, <text:span text:style-name="T16">3,34</text:span>%</text:p>
      <text:p text:style-name="P16">Arbrat 2<text:span text:style-name="T16">26</text:span>, <text:span text:style-name="T16">3,15</text:span>%</text:p>
      <text:p text:style-name="P12">Escarabats 2<text:span text:style-name="T16">0</text:span>4, <text:span text:style-name="T16">2,84</text:span>%</text:p>
      <text:p text:style-name="P12">Enllumenat públic <text:span text:style-name="T16">160</text:span>, <text:span text:style-name="T16">2,23</text:span>%</text:p>
      <text:p text:style-name="P29">Rosegadors, 106 , 1,48%</text:p>
      <text:p text:style-name="P12"/>
      <text:p text:style-name="P12"/>
      <text:p text:style-name="P12"/>
      <text:p text:style-name="P12"/>
      <text:p text:style-name="P12"/>
      <text:p text:style-name="P21">Propostes més freqüents per barris:</text:p>
      <text:p text:style-name="P22"/>
      <text:p text:style-name="P35">Es presenta el total d’expedients per districte i dins de cada districte el nombre d’expedients de les tres tipologies més freqüents.</text:p>
      <text:p text:style-name="P35"/>
      <text:p text:style-name="P19">1. Molí Nou Cooperativa</text:p>
      <text:p text:style-name="P19"/>
      <text:p text:style-name="P19"><text:span text:style-name="T16">538</text:span> expedients</text:p>
      <text:p text:style-name="P19"/>
      <text:p text:style-name="P12">Neteja viària 1<text:span text:style-name="T17">74</text:span> </text:p>
      <text:p text:style-name="P30">Pilons 26 </text:p>
      <text:p text:style-name="P17"><text:span text:style-name="T17">Sobre la utilització de l’espai públic</text:span> 2<text:span text:style-name="T17">3</text:span></text:p>
      <text:p text:style-name="P12"/>
      <text:p text:style-name="P19">2. Marianao. </text:p>
      <text:p text:style-name="P19"/>
      <text:p text:style-name="P19">1<text:span text:style-name="T16">560</text:span> expedients</text:p>
      <text:p text:style-name="P19"/>
      <text:p text:style-name="P12">Neteja viària <text:span text:style-name="T17">490</text:span></text:p>
      <text:p text:style-name="P12">Arbrat <text:span text:style-name="T17">85</text:span> </text:p>
      <text:p text:style-name="P12"><text:span text:style-name="T17">Escarabats</text:span> <text:span text:style-name="T17">75</text:span></text:p>
      <text:p text:style-name="P12"/>
      <text:p text:style-name="P19">3. Centre</text:p>
      <text:p text:style-name="P19"/>
      <text:p text:style-name="P19">1<text:span text:style-name="T16">722</text:span> expedients</text:p>
      <text:p text:style-name="P19"/>
      <text:p text:style-name="P12">Neteja <text:span text:style-name="T21">viària </text:span><text:span text:style-name="T17">550</text:span></text:p>
      <text:p text:style-name="P12"><text:span text:style-name="T17">Tapes, pous i xarxa de clavegueram</text:span> <text:span text:style-name="T17">127</text:span></text:p>
      <text:p text:style-name="P12"><text:span text:style-name="T17">Pilon</text:span>s 8<text:span text:style-name="T17">4</text:span></text:p>
      <text:p text:style-name="P12"/>
      <text:p text:style-name="P19">4. Vinyets-Molí Vell. </text:p>
      <text:p text:style-name="P19"/>
      <text:p text:style-name="P19">1<text:span text:style-name="T16">615</text:span> expedients</text:p>
      <text:p text:style-name="P19"/>
      <text:p text:style-name="P12">Neteja viària <text:span text:style-name="T17">731</text:span></text:p>
      <text:p text:style-name="P31">Recollida selectiva de residus domiciliaris. Contenidors 76</text:p>
      <text:p text:style-name="P31">Tapes. Pous i xarxa de clavegueram 71</text:p>
      <text:p text:style-name="P12"/>
      <text:p text:style-name="P19">5. Camps Blancs.</text:p>
      <text:p text:style-name="P19"/>
      <text:p text:style-name="P19"><text:span text:style-name="T16">325</text:span> expedients</text:p>
      <text:p text:style-name="P19"/>
      <text:p text:style-name="P12">Neteja viària <text:span text:style-name="T17">98</text:span></text:p>
      <text:p text:style-name="P12"><text:span text:style-name="T17">Senyalització vertical</text:span> <text:span text:style-name="T17">17</text:span></text:p>
      <text:p text:style-name="P12"><text:span text:style-name="T17">Calçades</text:span> 16</text:p>
      <text:p text:style-name="P12"/>
      <text:p text:style-name="P19"/>
      <text:p text:style-name="P20">6. Casablanca. </text:p>
      <text:p text:style-name="P19"/>
      <text:p text:style-name="P19">3<text:span text:style-name="T16">75</text:span> expedients</text:p>
      <text:p text:style-name="P19"/>
      <text:p text:style-name="P12">Neteja viària <text:span text:style-name="T17">116</text:span></text:p>
      <text:p text:style-name="P31">Senyalització vertical 19</text:p>
      <text:p text:style-name="P12"><text:span text:style-name="T17">Arbrat</text:span> 1<text:span text:style-name="T17">8</text:span></text:p>
      <text:p text:style-name="P12"/>
      <text:h text:style-name="P42" text:outline-level="4"/>
      <text:h text:style-name="P42" text:outline-level="4"/>
      <text:h text:style-name="P41" text:outline-level="4">Resposta. Dades destacables</text:h>
      <text:p text:style-name="P4"/>
      <text:p text:style-name="P7">El 8<text:span text:style-name="T16">2</text:span>,<text:span text:style-name="T16">76</text:span>% de les respostes es van donar per correu electrònic, <text:span text:style-name="T16">5054</text:span> (8<text:span text:style-name="T16">7</text:span>,<text:span text:style-name="T16">52%</text:span> el 202<text:span text:style-name="T16">3</text:span>).</text:p>
      <text:p text:style-name="P7">El <text:span text:style-name="T16">3,34</text:span>% per correu ordinari 147 (<text:span text:style-name="T16">2,92% </text:span><text:s/>el 202<text:span text:style-name="T16">3</text:span>). </text:p>
      <text:p text:style-name="P7">No volen resposta el <text:span text:style-name="T16">11,56</text:span>% <text:s/>409. (<text:span text:style-name="T16">8,13</text:span>% <text:s/>el 202<text:span text:style-name="T16">3</text:span>)</text:p>
      <text:p text:style-name="P8">El temps mitjà de resposta ha estat durant <text:span text:style-name="T16">2024 de 14,74 dies, (el 2</text:span>023 de 18,7 dies<text:span text:style-name="T16">)</text:span>. Hem disminuït el temps mitjà de l’any passat.</text:p>
      <text:p text:style-name="P8"/>
      <text:p text:style-name="P8"/>
      <text:p text:style-name="P8"/>
      <text:p text:style-name="P24">L'Actuació</text:p>
      <text:p text:style-name="P22"/>
      <text:p text:style-name="P7">El <text:span text:style-name="T17">79</text:span>,<text:span text:style-name="T17">53</text:span>% del total d'expedients van derivar en alguna intervenció per part de l’Ajuntament, <text:span text:style-name="T17">1674+3891= 5712</text:span> (gestió immediata i intervenció de millora no prevista) (<text:span text:style-name="T17">el 2023 va ser el 72,31%, </text:span>el 2022 va ser de 64,65%, el 2021 va ser del 62% el 2020 va ser de 62.5% , el 2019 va ser del 56.37, el 2018 de 57,5%, el 2017 del 67,8 i el 2016 de 51,1%, mostrant una tendència cap a les actuacions no previstes tot i que es mantenen més o menys fixes les programades. </text:p>
      <text:p text:style-name="P7">Seria desitjable que les ja programades augmentessin en percentatge. Enguany és del <text:span text:style-name="T17">1,87</text:span>%, <text:span text:style-name="T17">inferior al del 2023, 2,65, que és </text:span>similar al 2022, 2,7%. </text:p>
      <text:p text:style-name="P6"/>
      <text:p text:style-name="P12"/>
      <text:p text:style-name="P12"/>
      <text:p text:style-name="P23">Sant Boi Respon als barris</text:p>
      <text:p text:style-name="P36"/>
      <text:p text:style-name="P36"><text:span text:style-name="T25">El maig de 2022 </text:span>es va iniciar el projecte de proximitat que implicava l’adscripció de la resposta de l’expedient del Sant Boi Respon a un barri, i una regidoria en concret. La intenció era poder transmetre la proximitat i donar una oportunitat de visualització als responsables polítics i permetre el control i seguiment dels expedients per part dels tècnics de barri. <text:span text:style-name="T25">Es van identificar 31 categories de barri i de forma automàtica quan al formulari del Sant Boi Respon s’identificava una localització, s’adjudicava un barri i una regidoria i per tant, la gestió de la resposta era competència dels tècnics assignats i la persona que tenia la responsabilitat política. </text:span><text:span text:style-name="T23">Enguany </text:span><text:span text:style-name="T25">el sistema es manté i </text:span><text:span text:style-name="T23">s’han </text:span><text:span text:style-name="T24">arxivat 2526 expedients des del barri. Significa un 35% del total d’expedients (7182). A la data quedaven a gestió de la resposta 86 expedients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 Unicode MS" svg:font-family="'Arial Unicode MS'" style:font-family-generic="swiss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es" fo:country="ES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es" fo:country="ES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loext:opacity="0%" style:font-name="Times New Roman" fo:font-family="'Times New Roman'" style:font-family-generic="roman" style:font-pitch="variable" fo:font-size="12pt" fo:language="ca" fo:country="ES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color="#ff0000" loext:opacity="100%" fo:language="es" fo:country="ES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fo:font-size="16pt" fo:language="es" fo:country="ES" style:font-size-asian="16pt"/>
    </style:style>
    <style:style style:name="Heading_20_2" style:display-name="Heading 2" style:family="paragraph" style:parent-style-name="Standard" style:next-style-name="Text_20_body" style:default-outline-level="2" style:class="text">
      <style:paragraph-properties fo:margin-top="0.494cm" fo:margin-bottom="0.494cm" style:contextual-spacing="false" fo:text-align="justify" style:justify-single-word="false"/>
      <style:text-properties fo:color="#000000" loext:opacity="100%" style:font-name="Arial1" fo:font-family="Arial" style:font-family-generic="swiss" style:font-pitch="variable" fo:font-size="17pt" fo:language="es" fo:country="ES" fo:font-weight="bold" style:font-name-asian="Arial Unicode MS" style:font-family-asian="'Arial Unicode MS'" style:font-family-generic-asian="swiss" style:font-pitch-asian="variable" style:font-size-asian="17pt" style:font-weight-asian="bold" style:font-name-complex="Arial1" style:font-family-complex="Arial" style:font-family-generic-complex="swiss" style:font-pitch-complex="variable" style:font-size-complex="17pt" style:font-weight-complex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keep-with-next="always"/>
      <style:text-properties fo:language="es" fo:country="ES" fo:font-weight="bold" style:font-weight-asian="bold" style:font-weight-complex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keep-with-next="always"/>
      <style:text-properties fo:color="#ff0000" loext:opacity="100%" fo:font-size="16pt" fo:language="es" fo:country="ES" style:font-size-asian="16pt"/>
    </style:style>
    <style:style style:name="Heading_20_5" style:display-name="Heading 5" style:family="paragraph" style:parent-style-name="Standard" style:next-style-name="Standard" style:default-outline-level="5" style:class="text">
      <style:paragraph-properties fo:keep-with-next="always"/>
      <style:text-properties fo:font-size="16pt" fo:language="es" fo:country="ES" fo:font-weight="bold" style:font-size-asian="16pt" style:font-weight-asian="bold" style:font-weight-complex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keep-with-next="always"/>
      <style:text-properties fo:font-size="14pt" fo:font-weight="bold" style:font-size-asian="14pt" style:font-weight-asian="bold" style:font-weight-complex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keep-with-next="always"/>
      <style:text-properties fo:font-size="14pt" fo:font-style="italic" fo:font-weight="bold" style:font-size-asian="14pt" style:font-style-asian="italic" style:font-weight-asian="bold" style:font-style-complex="italic" style:font-weight-complex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keep-with-next="always"/>
      <style:text-properties fo:color="#339966" loext:opacity="100%" fo:font-weight="bold" style:font-weight-asian="bold" style:font-weight-complex="bold"/>
    </style:style>
    <style:style style:name="Texto_20_independiente_20_2" style:display-name="Texto independiente 2" style:family="paragraph" style:parent-style-name="Standard">
      <style:text-properties fo:font-size="20pt" fo:font-weight="bold" style:font-size-asian="20pt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WW8Num1z0" style:family="text"/>
    <style:style style:name="WW8Num2z0" style:family="text">
      <style:text-properties fo:color="#000000" loext:opacity="100%"/>
    </style:style>
    <style:style style:name="WW8Num3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Fuente_20_de_20_párrafo_20_predeter." style:display-name="Fuente de párrafo predeter.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" style:num-format="1" text:start-value="4355">
        <style:list-level-properties text:list-level-position-and-space-mode="label-alignment">
          <style:list-level-label-alignment text:label-followed-by="listtab" text:list-tab-stop-position="1.693cm" fo:text-indent="-1.058cm" fo:margin-left="1.693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%1%" style:num-format="1" text:start-value="4342">
        <style:list-level-properties text:list-level-position-and-space-mode="label-alignment">
          <style:list-level-label-alignment text:label-followed-by="listtab" text:list-tab-stop-position="1.482cm" fo:text-indent="-0.847cm" fo:margin-left="1.482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3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3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3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3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3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3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3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3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text-properties fo:font-size="10pt" fo:font-weight="bold" style:font-size-asian="10pt" style:font-weight-asian="bold" style:font-weight-complex="bold"/>
    </style:style>
    <style:style style:name="MT1" style:family="text">
      <style:text-properties officeooo:rsid="00100276"/>
    </style:style>
    <style:style style:name="MT2" style:family="text">
      <style:text-properties officeooo:rsid="0010b918"/>
    </style:style>
    <style:page-layout style:name="Mpm1">
      <style:page-layout-properties fo:page-width="21.001cm" fo:page-height="29.7cm" style:num-format="1" style:print-orientation="portrait" fo:margin-top="2.499cm" fo:margin-bottom="1.249cm" fo:margin-left="3cm" fo:margin-right="3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1.251cm" fo:margin-left="0cm" fo:margin-right="0cm" fo:margin-top="1.152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Extracció <text:span text:style-name="MT1">2</text:span><text:span text:style-name="MT2">2</text:span><text:span text:style-name="MT1"> </text:span>de gener 202<text:span text:style-name="MT1">5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MODEL DE CARTA DE SERVEIS DE L'AJUNTAMENT DE SANT BOI DE LLOBREGAT</dc:title>
    <meta:initial-creator>Administrador</meta:initial-creator>
    <meta:creation-date>2024-01-30T13:36:00</meta:creation-date>
    <dc:date>2025-02-19T12:12:44.797000000</dc:date>
    <meta:print-date>2024-02-01T10:52:00</meta:print-date>
    <meta:editing-cycles>36</meta:editing-cycles>
    <meta:editing-duration>PT16H5M4S</meta:editing-duration>
    <meta:generator>LibreOffice/7.5.3.2$Windows_X86_64 LibreOffice_project/9f56dff12ba03b9acd7730a5a481eea045e468f3</meta:generator>
    <meta:document-statistic meta:table-count="0" meta:image-count="1" meta:object-count="0" meta:page-count="5" meta:paragraph-count="90" meta:word-count="967" meta:character-count="5929" meta:non-whitespace-character-count="5018"/>
  </office:meta>
</office:document-meta>
</file>